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47/2026/000544испр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8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0" table:number-columns-spanned="2" table:number-rows-spanned="1" table:style-name="ce15">
            <text:p>0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47:22:0631006:258</text:p>
          </table:table-cell>
          <table:table-cell office:value-type="string" table:number-columns-spanned="3" table:number-rows-spanned="1" table:style-name="ce15">
            <text:p>5784299.5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4E4AF91E867B5CCEE4E853E8564E29F42EAE8B3C073CD8CD56D1FEDA40B9154511EB525E946463837C686E595FDCF46BCDD097AF0C2458E086B5944AFD98F85F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<text:s/></text:p>
            <text:p>по ГКО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Середкина Д.В.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59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/>
    <dc:creator/>
    <meta:creation-date>2026-08-28T07:08:53Z</meta:creation-date>
    <dc:date>2026-08-28T07:08:53Z</dc:date>
  </office:meta>
</office:document-meta>
</file>