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47/2026/000535испр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0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47:23:0000000:52549</text:p>
          </table:table-cell>
          <table:table-cell office:value-type="string" table:number-columns-spanned="3" table:number-rows-spanned="1" table:style-name="ce15">
            <text:p>6888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7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5.02.2023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table:number-columns-spanned="5" table:number-rows-spanned="1" table:style-name="ce15"/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<text:s/></text:p>
            <text:p>по ГКО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Середкина Д.В.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5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20T06:28:39Z</meta:creation-date>
    <dc:date>2026-08-20T06:28:39Z</dc:date>
  </office:meta>
</office:document-meta>
</file>